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text:list-style style:name="id1-3-2-4-7-5">
      <text:list-level-style-bullet text:bullet-char="•" text:level="1">
        <style:list-level-properties text:min-label-width="10mm"/>
      </text:list-level-style-bullet>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text:list-style style:name="id1-3-2-5-10-3">
      <text:list-level-style-bullet text:bullet-char="•" text:level="1">
        <style:list-level-properties text:min-label-width="10mm"/>
      </text:list-level-style-bullet>
    </text:list-style>
    <text:list-style style:name="id1-3-2-5-10-4">
      <text:list-level-style-bullet text:bullet-char="•" text:level="1">
        <style:list-level-properties text:min-label-width="10mm"/>
      </text:list-level-style-bullet>
    </text:list-style>
    <text:list-style style:name="id1-3-2-5-10-5">
      <text:list-level-style-bullet text:bullet-char="•" text:level="1">
        <style:list-level-properties text:min-label-width="10mm"/>
      </text:list-level-style-bullet>
    </text:list-style>
  </office:automatic-styles>
  <office:body>
    <office:text>
      <text:p text:style-name="new_page_staatscourant"/>
      <text:p text:style-name="single-kop-titel">Instellingsbesluit Pilot Markt op Afstand Ten Katemarkt in Amsterdam</text:p>
      <text:section text:name="regeling_id1-3-2" text:style-name="regeling">
        <text:section text:name="aanhef_id1-3-2-1" text:style-name="aanhef">
          <text:section text:name="preambule_id1-3-2-1-1" text:style-name="preambule">
            <text:p text:style-name="al">Het college van burgemeester en wethouders van Amsterdam,</text:p>
            <text:p text:style-name="al"/>
            <text:p text:style-name="al">gelet op artikel 4.1, eerste en tweede lid, van de Marktverordening in samenhang met artikel 9, eerste en tweede lid, en bijlage 3, onderdeel G.2, van de Verordening op de stadsdelen en het stadsgebied Amsterdam 2022,</text:p>
            <text:p text:style-name="al"/>
            <text:p text:style-name="al">besluit het volgende vast te stellen:</text:p>
            <text:p text:style-name="al"/>
            <text:p text:style-name="al">
            <text:span text:style-name="nadrukvet">Instellingsbesluit Pilot Markt op Afstand Ten Katemarkt in Amsterda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stelling markt</text:p>
            <text:p text:style-name="al">De Pilot Markt op Afstand Ten Katemarkt is ingesteld als markt op afstand. De markt is een algemene warenmarkt. </text:p>
          </text:section>
          <text:section text:name="artikel_id1-3-2-2-2" text:style-name="artikel">
            <text:p text:style-name="artikel_kop_titel"><text:span text:style-name="artikel_kop_label">Artikel</text:span> <text:span text:style-name="artikel_kop_nr">2</text:span> Duur instelling markt</text:p>
            <text:list text:style-name="id1-3-2-2-2-2">
              <text:list-item text:style-override="id1-3-2-2-2-2">
                <text:number>1.</text:number>
                <text:p text:style-name="al">De markt wordt ingesteld voor een periode van 3 jaar, ingaande op 1 mei 2026.</text:p>
              </text:list-item>
              <text:list-item text:style-override="id1-3-2-2-2-3">
                <text:number>2.</text:number>
                <text:p text:style-name="al">Het college kan besluiten de in het eerste lid genoemde periode eenmalig te verlengen met ten hoogste 1 jaar.</text:p>
              </text:list-item>
              <text:list-item text:style-override="id1-3-2-2-2-4">
                <text:number>3.</text:number>
                <text:p text:style-name="al">Een besluit tot verlenging wordt genomen op basis van een evaluatie van de pilot, waarbij in ieder geval wordt betrokken:</text:p>
                <text:list text:style-name="id1-3-2-2-2-4-3">
                  <text:list-item text:style-override="id1-3-2-2-2-4-3-1">
                    <text:number>a.</text:number>
                    <text:p text:style-name="al">de waardering van bezoekers;</text:p>
                  </text:list-item>
                  <text:list-item text:style-override="id1-3-2-2-2-4-3-2">
                    <text:number>b.</text:number>
                    <text:p text:style-name="al">de effecten van de pilot op het functioneren van de Ten Katemarkt als geheel.</text:p>
                  </text:list-item>
                </text:list>
              </text:list-item>
            </text:list>
          </text:section>
          <text:section text:name="artikel_id1-3-2-2-3" text:style-name="artikel">
            <text:p text:style-name="artikel_kop_titel"><text:span text:style-name="artikel_kop_label">Artikel</text:span> <text:span text:style-name="artikel_kop_nr">3</text:span> Grenzen en tijden van het marktterrein</text:p>
            <text:list text:style-name="id1-3-2-2-3-2">
              <text:list-item text:style-override="id1-3-2-2-3-2">
                <text:number>1.</text:number>
                <text:p text:style-name="al">De markt vindt plaats op de Ten Katestraat, op het gedeelte tussen de Wenslauerstraat en de Jan Hanzenstraat overeenkomstig de situatietekening in de bijlage.</text:p>
              </text:list-item>
              <text:list-item text:style-override="id1-3-2-2-3-3">
                <text:number>2.</text:number>
                <text:p text:style-name="al">Het op de situatietekening als marktterrein aangeduide gebied is beschikbaar van 07:00 uur tot 20:00 uur op maandag tot en met zaterdag voor het houden van een markt, voor de op- en afbouw van de markt en het reinigen van het terrein.</text:p>
              </text:list-item>
              <text:list-item text:style-override="id1-3-2-2-3-4">
                <text:number>3.</text:number>
                <text:p text:style-name="al">De markt vindt niet plaats op Nieuwjaarsdag, Koningsdag, Hemelvaartsdag, Tweede Paasdag, Tweede Pinksterdag, Eerste en Tweede Kerstdag en in lustrumjaren op Bevrijdingsdag. </text:p>
              </text:list-item>
              <text:list-item text:style-override="id1-3-2-2-3-5">
                <text:number>4.</text:number>
                <text:p text:style-name="al">In afwijking van het derde lid kan de markt plaatsvinden op de in dat lid genoemde dagen indien de Ten Katemarkt op die dag wordt gehouden.</text:p>
              </text:list-item>
            </text:list>
          </text:section>
          <text:section text:name="artikel_id1-3-2-2-4" text:style-name="artikel">
            <text:p text:style-name="artikel_kop_titel"><text:span text:style-name="artikel_kop_label">Artikel</text:span> <text:span text:style-name="artikel_kop_nr">4</text:span> Dagen en uren van de markt</text:p>
            <text:p text:style-name="al">De markt kan gehouden worden op de dagen maandag tot en met zaterdag. Op de dagen dat een markt wordt gehouden, gebeurt dit tussen 09:00 en 18:00. </text:p>
          </text:section>
          <text:section text:name="artikel_id1-3-2-2-5" text:style-name="artikel">
            <text:p text:style-name="artikel_kop_titel"><text:span text:style-name="artikel_kop_label">Artikel</text:span> <text:span text:style-name="artikel_kop_nr">5</text:span> Aantal marktplaatsen </text:p>
            <text:p text:style-name="al">Op de Pilot Markt op Afstand Ten Katemarkt in Amsterdam worden maximaal 15 enkelvoudige marktplaatsen uitgegeven van 4 meter breed bij 4 meter diep. </text:p>
          </text:section>
          <text:section text:name="artikel_id1-3-2-2-6" text:style-name="artikel">
            <text:p text:style-name="artikel_kop_titel"><text:span text:style-name="artikel_kop_label">Artikel</text:span> <text:span text:style-name="artikel_kop_nr">6</text:span> Bakplaatsen</text:p>
            <text:list text:style-name="id1-3-2-2-6-2">
              <text:list-item text:style-override="id1-3-2-2-6-2">
                <text:number>1.</text:number>
                <text:p text:style-name="al">Alle marktplaatsen kunnen worden gebruikt als bakplaats. </text:p>
              </text:list-item>
              <text:list-item text:style-override="id1-3-2-2-6-3">
                <text:number>2.</text:number>
                <text:p text:style-name="al">Per marktdag mogen maximaal 5 marktplaatsen gelijktijdig in gebruik zijn als bakplaats.</text:p>
              </text:list-item>
            </text:list>
          </text:section>
          <text:section text:name="artikel_id1-3-2-2-7" text:style-name="artikel">
            <text:p text:style-name="artikel_kop_titel"><text:span text:style-name="artikel_kop_label">Artikel</text:span> <text:span text:style-name="artikel_kop_nr">7</text:span> Plaatsen eigen verkoopinrichting </text:p>
            <text:p text:style-name="al">Alle marktplaatsen kunnen worden gebruikt als bijzondere marktplaats waar gebruik kan worden gemaakt van een eigen verkoopinrichting. </text:p>
          </text:section>
          <text:section text:name="artikel_id1-3-2-2-8" text:style-name="artikel">
            <text:p text:style-name="artikel_kop_titel"><text:span text:style-name="artikel_kop_label">Artikel</text:span> <text:span text:style-name="artikel_kop_nr">8</text:span> Inwerkingtreding</text:p>
            <text:p text:style-name="al">Dit besluit treedt in werking op 1 mei 2026.</text:p>
          </text:section>
          <text:section text:name="artikel_id1-3-2-2-9" text:style-name="artikel">
            <text:p text:style-name="artikel_kop_titel"><text:span text:style-name="artikel_kop_label">Artikel</text:span> <text:span text:style-name="artikel_kop_nr">9</text:span> Citeertitel</text:p>
            <text:p text:style-name="al">Dit besluit wordt aangehaald als: Instellingsbesluit Pilot Markt op Afstand Ten Katemarkt in Amsterdam.</text:p>
          </text:section>
        </text:section>
        <text:section text:name="regeling-sluiting_id1-3-2-3" text:style-name="regeling-sluiting">
          <text:section text:name="ondertekening_id1-3-2-3-1">
            <text:p><text:span text:style-name="functie">Aldus besloten op 21 april 2026,</text:span></text:p>
          </text:section>
          <text:section text:name="ondertekening_id1-3-2-3-2">
            <text:p><text:span text:style-name="functie"/></text:p>
            <text:p><text:span text:style-name="functie">Het college van burgemeester en wethouders van Amsterdam,</text:span></text:p>
            <text:p><text:span text:style-name="functie">namens hen,</text:span></text:p>
          </text:section>
          <text:section text:name="ondertekening_id1-3-2-3-3">
            <text:p><text:span text:style-name="functie"/></text:p>
            <text:p><text:span text:style-name="functie">Het dagelijks bestuur van stadsdeel West,</text:span></text:p>
          </text:section>
          <text:section text:name="ondertekening_id1-3-2-3-4">
            <text:p><text:span text:style-name="functie"/></text:p>
            <text:p><text:span text:style-name="functie">De voorzitter</text:span></text:p>
            <text:p><text:span text:style-name="functie">Fenna Ulichki</text:span></text:p>
          </text:section>
          <text:section text:name="ondertekening_id1-3-2-3-5">
            <text:p><text:span text:style-name="functie"/></text:p>
            <text:p><text:span text:style-name="functie">De secretaris </text:span></text:p>
            <text:p><text:span text:style-name="functie">Jamila Tahiri</text:span></text:p>
          </text:section>
          <text:section text:name="ondertekening_id1-3-2-3-6">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cur">Aanleiding en doel</text:span>
        </text:p>
          <text:p text:style-name="al">De Ten Katemarkt staat voor de opgave om de bezetting te versterken, het aanbod te verbreden en het ondernemerschap aantrekkelijker te maken. In het kader van de Agenda Ten Katemarkt is besloten te experimenteren met een deel van de markt dat wordt georganiseerd als markt op afstand.</text:p>
          <text:p text:style-name="al"/>
          <text:p text:style-name="al">Met deze pilot wordt beoogd:</text:p>
          <text:p text:style-name="al"/>
          <text:list text:style-name="id1-3-2-4-7">
            <text:list-item text:style-override="id1-3-2-4-7-1">
              <text:number>•</text:number>
              <text:p text:style-name="al">nieuwe vormen van organisatie te verkennen;</text:p>
            </text:list-item>
            <text:list-item text:style-override="id1-3-2-4-7-2">
              <text:number>•</text:number>
              <text:p text:style-name="al">flexibiliteit in aanbod en programmering mogelijk te maken;</text:p>
            </text:list-item>
            <text:list-item text:style-override="id1-3-2-4-7-3">
              <text:number>•</text:number>
              <text:p text:style-name="al">de aantrekkelijkheid van de markt te vergroten;</text:p>
            </text:list-item>
            <text:list-item text:style-override="id1-3-2-4-7-4">
              <text:number>•</text:number>
              <text:p text:style-name="al">het ondernemerschap te versterken;</text:p>
            </text:list-item>
            <text:list-item text:style-override="id1-3-2-4-7-5">
              <text:number>•</text:number>
              <text:p text:style-name="al">en te onderzoeken of een andere organisatievorm bijdraagt aan een vollere en aantrekkerlijkere Ten Katemarkt.</text:p>
            </text:list-item>
          </text:list>
          <text:p text:style-name="al">
          <text:span text:style-name="nadrukcur">Artikel 1 – Instelling</text:span>
        </text:p>
          <text:p text:style-name="al">Met dit artikel wordt de pilot markt op afstand ingesteld op het gedeelte van de Ten Katemarkt gelegen tussen de Wenslauerstraat en de Jan Hanzenstraat.</text:p>
          <text:p text:style-name="al"/>
          <text:p text:style-name="al">Het betreft een afgebakend deel van de bestaande Ten Katemarkt. Voor dit deel wordt gekozen voor een andere organisatievorm, terwijl de rest van de Ten Katemarkt onder het bestaande regime van de gemeentelijke markt blijft vallen.</text:p>
          <text:p text:style-name="al"/>
          <text:p text:style-name="al">De aanwijzing geschiedt overeenkomstig een situatietekening. Hiermee wordt de exacte begrenzing van het pilotgebied vastgelegd en wordt duidelijkheid geboden voor ondernemers, omwonenden en toezichthouders.</text:p>
          <text:p text:style-name="al"/>
          <text:p text:style-name="al">
          <text:span text:style-name="nadrukcur">Artikel 2 – Duur instelling markt</text:span>
        </text:p>
          <text:p text:style-name="al">De markt wordt ingesteld voor een periode van drie jaar. De mogelijkheid tot eenmalige verlenging met maximaal één jaar biedt ruimte om de uitkomsten van de evaluatie te betrekken bij een besluit over voortzetting of beëindiging van de markt.</text:p>
          <text:p text:style-name="al"/>
          <text:p text:style-name="al">Bij de evaluatie wordt in ieder geval gekeken naar de waardering van bezoekers en naar de effecten van de pilot op het functioneren van de Ten Katemarkt als geheel. Daarbij kan onder meer worden betrokken of de pilot bijdraagt aan de aantrekkelijkheid en samenhang van de markt. De evaluatie ziet op het functioneren van de markt als geheel en op de effecten van deze organisatievorm in het bijzonder. </text:p>
          <text:p text:style-name="al"/>
          <text:p text:style-name="al">
          <text:span text:style-name="nadrukcur">Artikel 4 – Dagen en uren van de markt</text:span>
        </text:p>
          <text:p text:style-name="al">De markt kan worden gehouden op de dagen maandag tot en met zaterdag. Hiermee wordt aangesloten bij de reguliere marktdagen van de Ten Katemarkt.</text:p>
          <text:p text:style-name="al"/>
          <text:p text:style-name="al">
          <text:span text:style-name="nadrukcur">Artikel 6 - Bakplaatsen</text:span>
        </text:p>
          <text:p text:style-name="al">In afwijking van het inrichtingsbesluit van de Ten Katemarkt, waarin specifieke plaatsen als bakplaats zijn aangewezen, wordt voor deze pilot gekozen voor een systeem waarbij iedere marktplaats in potentie kan worden gebruikt voor bakactiviteiten. Tegelijkertijd wordt het gebruik begrensd: per marktdag mogen maximaal vijf marktplaatsen gelijktijdig in gebruik zijn als bakplaats. Het onderscheid tussen bakken ‘licht’ en bakken ‘zwaar’ is niet van toepassing gedurende de pilot. </text:p>
        </text:section>
        <text:section text:name="nota-toelichting_id1-3-2-5" text:style-name="nota-toelichting">
          <text:p text:style-name="artikel_kop_titel"><text:span text:style-name="label"/> </text:p>
          <text:p text:style-name="al">
          <text:span text:style-name="nadrukvet">Oneens met dit besluit? </text:span>
        </text:p>
          <text:p text:style-name="al">Hier leest u hoe u bezwaar kunt maken.</text:p>
          <text:p text:style-name="al">Let op: u kunt binnen zes weken na de dag waarop het besluit is verzonden bezwaar maken.</text:p>
          <text:p text:style-name="al"/>
          <text:p text:style-name="al">Het beste en het snelste kunt u via de website bezwaar maken:</text:p>
          <text:list text:style-name="id1-3-2-5-7">
            <text:list-item text:style-override="id1-3-2-5-7-1">
              <text:number>•</text:number>
              <text:p text:style-name="al">Kijk op <text:a xlink:href="http://www.amsterdam.nl/bezwaar/JB" xlink:type="simple"><text:span text:style-name="nadrukondlijn">www.amsterdam.nl/bezwaar/JB</text:span></text:a></text:p>
            </text:list-item>
            <text:list-item text:style-override="id1-3-2-5-7-2">
              <text:number>•</text:number>
              <text:p text:style-name="al">Vul het formulier in. U hebt hiervoor DigiD of E-herkenning nodig.</text:p>
            </text:list-item>
            <text:list-item text:style-override="id1-3-2-5-7-3">
              <text:number>•</text:number>
              <text:p text:style-name="al">Stuur het formulier op via de website.</text:p>
            </text:list-item>
          </text:list>
          <text:p text:style-name="al">Als u niet in Nederland woont of u geen DigiD/E-herkenning kunt gebruiken.</text:p>
          <text:p text:style-name="al">Een brief versturen met daarin:</text:p>
          <text:list text:style-name="id1-3-2-5-10">
            <text:list-item text:style-override="id1-3-2-5-10-1">
              <text:number>•</text:number>
              <text:p text:style-name="al">De datum</text:p>
            </text:list-item>
            <text:list-item text:style-override="id1-3-2-5-10-2">
              <text:number>•</text:number>
              <text:p text:style-name="al">Uw naam, adres en telefoonnummer en eventueel uw e-mailadres.</text:p>
            </text:list-item>
            <text:list-item text:style-override="id1-3-2-5-10-3">
              <text:number>•</text:number>
              <text:p text:style-name="al">Waarom u het niet eens bent met het besluit</text:p>
            </text:list-item>
            <text:list-item text:style-override="id1-3-2-5-10-4">
              <text:number>•</text:number>
              <text:p text:style-name="al">Uw handtekening</text:p>
            </text:list-item>
            <text:list-item text:style-override="id1-3-2-5-10-5">
              <text:number>•</text:number>
              <text:p text:style-name="al">Maak een kopie van het besluit en stuur deze mee.</text:p>
            </text:list-item>
          </text:list>
          <text:p text:style-name="al">De termijn van zes weken is heel belangrijk. </text:p>
          <text:p text:style-name="al">Misschien heeft u meer tijd nodig omdat u nog niet alle informatie heeft verzameld. Of omdat u nog met iemand wilt overleggen. Dan kunt u een voorlopig (pro forma) bezwaarschrift indienen. </text:p>
          <text:p text:style-name="al">U zet in het voorlopige bezwaar dat u de redenen waarom u bezwaar maakt zo snel mogelijk opstuurt. Daarna hoort u van ons wanneer u de redenen uiterlijk moet opsturen.</text:p>
          <text:p text:style-name="al"/>
          <text:p text:style-name="al">Dient iemand anders namens u het bezwaarschrift in? Stuur dan een machtiging mee.</text:p>
          <text:p text:style-name="al"/>
          <text:p text:style-name="al">U stuurt uw brief naar:</text:p>
          <text:p text:style-name="al">Gemeente Amsterdam</text:p>
          <text:p text:style-name="al">T.a.v. Juridisch Bureau</text:p>
          <text:p text:style-name="al">Postbus 483</text:p>
          <text:p text:style-name="al">1000 AL AMSTERDAM</text:p>
          <text:p text:style-name="al"/>
          <text:p text:style-name="al">
          <text:span text:style-name="nadrukvet">Schorsende werking </text:span>
        </text:p>
          <text:p text:style-name="al">Het indienen van een bezwaarschrift heeft <text:span text:style-name="nadrukvet">geen</text:span> schorsende werking. Dat wil zeggen: het besluit waartegen u bezwaar maakt, blijft geldig totdat over uw bezwaar is beslist. </text:p>
          <text:p text:style-name="al"/>
          <text:p text:style-name="al">
          <text:span text:style-name="nadrukvet">Spoed? Voorlopige voorziening </text:span>
        </text:p>
          <text:p text:style-name="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al"/>
          <text:p text:style-name="al">
          <text:a xlink:href="http://loket.rechtspraak.nl/bestuursrecht" xlink:type="simple">
            <text:span text:style-name="nadrukondlijn">http://loket.rechtspraak.nl/bestuursrecht</text:span>
          </text:a>. Daarvoor hebt u een DigiD nodig. Op deze site vindt u ook meer informatie.</text:p>
          <text:p text:style-name="al"/>
          <text:p text:style-name="al">of per post:</text:p>
          <text:p text:style-name="al">De Voorzieningenrechter van de Rechtbank Amsterdam</text:p>
          <text:p text:style-name="al">Afdeling Publiekrecht –teams bestuursrecht</text:p>
          <text:p text:style-name="al">Postbus 75850</text:p>
          <text:p text:style-name="al">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705</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705</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705</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DC.source">Aritkel 4.1, eerste en tweede lid van de Marktverordening]|[https://lokaleregelgeving.overheid.nl/CVDR396119/2#hoofdstuk_n4_artikel_n1</meta:user-defined>
    <meta:user-defined meta:name="DC.source">Artikel 9, eerste en tweede lid van de Verordening op de stadsdelen en het stadsgebied Amsterdam 2022]|[https://lokaleregelgeving.overheid.nl/CVDR673559/15#hoofdstuk_2_paragraaf_2_artikel_9:</meta:user-defined>
    <meta:user-defined meta:name="DC.source">Bijlage 3, onderdeel G.2, van de Verordening op de stadsdelen en het stadsgebied Amsterdam 2022]|[https://lokaleregelgeving.overheid.nl/CVDR673559/15#bijlage_3:</meta:user-defined>
    <meta:user-defined meta:name="DCTERMS.alternative">Instellingsbesluit Pilot Markt op Afstand Ten Katemarkt in Amsterdam</meta:user-defined>
    <dc:language>nl</dc:language>
    <meta:user-defined meta:name="OVERHEIDop.locatietype/OVERHEIDop.gebiedsmarkering">Gemeente</meta:user-defined>
    <meta:user-defined meta:name="DC.title">Instellingsbesluit Pilot Markt op Afstand Ten Katemarkt in Amsterdam</meta:user-defined>
    <meta:user-defined meta:name="DCTERMS.W3CDTF/DCTERMS.available">2026-04-30</meta:user-defined>
    <meta:user-defined meta:name="DCTERMS.W3CDTF/OVERHEIDop.jaargang">2026</meta:user-defined>
    <meta:user-defined meta:name="OVERHEIDop.publicationIssue">206705</meta:user-defined>
    <meta:user-defined meta:name="OVERHEIDop.betreftRegeling">CVDR761288_1</meta:user-defined>
    <meta:user-defined meta:name="OVERHEIDop.GmbID/DC.identifier">gmb-2026-206705</meta:user-defined>
    <meta:user-defined meta:name="xs:date/OVERHEIDop.startdatum">2026-05-01</meta:user-defined>
    <meta:user-defined meta:name="OVERHEIDop.versieInformatie"/>
  </office:meta>
</office:document-meta>
</file>