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an Eeghenstraat 186 1071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8-04-2026</text:p>
            <text:p text:style-name="common-al">Zaakadres: Van Eeghenstraat 186 1071GM Amsterdam</text:p>
            <text:p text:style-name="common-al">Zaaknummer: Z2026-00665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6658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47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47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47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665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an Eeghenstraat 186 1071GM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475</meta:user-defined>
    <meta:user-defined meta:name="OVERHEIDop.GmbID/DC.identifier">gmb-2026-206475</meta:user-defined>
    <meta:user-defined meta:name="OVERHEIDop.versieInformatie"/>
  </office:meta>
</office:document-meta>
</file>