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verleend Lijnbaansgracht 61K, 1015G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Reden: vervanging woonboot</text:p>
            <text:p text:style-name="common-al">Besluit: verleend</text:p>
            <text:p text:style-name="common-al">Besluit verzonden op: 28-04-2026</text:p>
            <text:p text:style-name="common-al">Zaakadres: Lijnbaansgracht 61K, 1015GS Amsterdam</text:p>
            <text:p text:style-name="common-al">Zaaknummer: Z2026-01624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6243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413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41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41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243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Besluit ligplaatsvergunning verleend Lijnbaansgracht 61K, 1015GS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6413</meta:user-defined>
    <meta:user-defined meta:name="OVERHEIDop.GmbID/DC.identifier">gmb-2026-206413</meta:user-defined>
    <meta:user-defined meta:name="OVERHEIDop.versieInformatie"/>
  </office:meta>
</office:document-meta>
</file>