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Lijnbaansgracht 61K, 1015G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Reden: Vervanging woonboot</text:p>
            <text:p text:style-name="common-al">Zaakadres: Lijnbaansgracht 61K, 1015GS Amsterdam</text:p>
            <text:p text:style-name="common-al">Datum ontvangst: 13-04-2026</text:p>
            <text:p text:style-name="common-al">Zaaknummer: Z2026-0162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406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40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40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243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Lijnbaansgracht 61K, 1015GS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406</meta:user-defined>
    <meta:user-defined meta:name="OVERHEIDop.GmbID/DC.identifier">gmb-2026-206406</meta:user-defined>
    <meta:user-defined meta:name="OVERHEIDop.versieInformatie"/>
  </office:meta>
</office:document-meta>
</file>