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Spelregels voor invoering parkeerregulering</text:p>
      <text:section text:name="regeling_id1-3-2" text:style-name="regeling">
        <text:section text:name="aanhef_id1-3-2-1" text:style-name="aanhef">
          <text:section text:name="preambule_id1-3-2-1-1" text:style-name="preambule">
            <text:p text:style-name="al">Met de 'Spelregels invoering parkeerregulering' maken we duidelijk hoe de gemeente omgaat met de invoering van parkeerregulering. Hierdoor wordt inzichtelijk voor burgers wat we als gemeente doen om te bepalen of het invoeren van gereguleerd parkeren een oplossing biedt voor de parkeerproblematiek in een specifieke wijk of buurt. De invoering van een nieuw gebied waar het parkeren wordt gereguleerd leidt regelmatig tot vragen bij bewoners en ondernemers. Bewoners en ondernemers willen graag duidelijkheid over de uitkomsten van parkeeronderzoeken en over de manier waarop deze uitkomsten worden geïnterpreteerd. </text:p>
            <text:p text:style-name="al"/>
            <text:p text:style-name="al">Met deze geactualiseerde beleidsregels leggen we de werkwijze van de gemeente vast voor bewoners, ondernemers en andere belanghebbenden. In deze beleidsregels worden de processtappen en voorwaarden beschreven waaraan moet worden voldaan om fiscaal gereguleerd parkeren in te voeren in een bepaald gebie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otief voor invoering fiscaal gereguleerd parkeren</text:p>
            <text:list text:style-name="id1-3-2-2-1-2">
              <text:list-item text:style-override="id1-3-2-2-1-2">
                <text:number>1.</text:number>
                <text:p text:style-name="al">In wijken die grenzen aan gebieden waar betaald parkeren geldt, parkeren vaak ook automobilisten die uitwijken. Dit kan leiden tot een tekort aan parkeerruimte voor bewoners, bezoekers en ondernemers. Ook in woonwijken bij NS-stations of bushaltes kunnen parkeerproblemen ontstaan door bijvoorbeeld forenzen die overstappen op het openbaar vervoer. De vreemdparkeerders kunnen worden geweerd.</text:p>
              </text:list-item>
              <text:list-item text:style-override="id1-3-2-2-1-3">
                <text:number>2.</text:number>
                <text:p text:style-name="al">In wijken waar in de loop der jaren het autobezit per woning is toegenomen kan de parkeerdruk hoog zijn. Beschikbare plaatsen kunnen eerlijker verdeeld worden door regulering.</text:p>
              </text:list-item>
              <text:list-item text:style-override="id1-3-2-2-1-4">
                <text:number>3.</text:number>
                <text:p text:style-name="al">In wijken waar woningen toegevoegd worden en waar de openbare ruimte beperkt is, kan parkeerregulering voorkomen dat parkeren van nieuwe bewoners tot problemen leidt voor bestaande bewoners. </text:p>
              </text:list-item>
              <text:list-item text:style-override="id1-3-2-2-1-5">
                <text:number>4.</text:number>
                <text:p text:style-name="al">In de nabijheid van winkels kan met parkeerregulering het gebruik van parkeerplaatsen door langparkeerders (forenzen, werknemers) ontmoedigd worden ten gunste van kortparkeerders (klanten, bezoekers).</text:p>
              </text:list-item>
              <text:list-item text:style-override="id1-3-2-2-1-6">
                <text:number>5.</text:number>
                <text:p text:style-name="al">Met de tariefstelling is het mogelijk om te sturen op parkeergedrag en efficiënt gebruik van parkeervoorzieningen. </text:p>
              </text:list-item>
            </text:list>
          </text:section>
          <text:section text:name="artikel_id1-3-2-2-2" text:style-name="artikel">
            <text:p text:style-name="artikel_kop_titel"><text:span text:style-name="artikel_kop_label">Artikel</text:span> <text:span text:style-name="artikel_kop_nr">2:</text:span> Bepalen parkeerdruk en parkeermotieven per gebied</text:p>
            <text:list text:style-name="id1-3-2-2-2-2">
              <text:list-item text:style-override="id1-3-2-2-2-2">
                <text:number>1.</text:number>
                <text:p text:style-name="al">De procedure voor invoering van gereguleerd parkeren start met het vaststellen van gebiedsgrenzen. Om de grenzen van een gebied te bepalen is uitgegaan van logische fysieke grenzen, zoals doorgaande wegen, water of logische verkeerscirculatie. Als een grens midden over een doorgaande weg loopt, dan is de weg aan beide zijden opgenomen in één gebied, tenzij de weg door een brede middenberm wordt gescheiden. </text:p>
              </text:list-item>
              <text:list-item text:style-override="id1-3-2-2-2-3">
                <text:number>2.</text:number>
                <text:p text:style-name="al">De praktijk leert dat bij een parkeerdruk van 90% op het maatgevende moment parkeeroverlast kan ontstaan. Automobilisten hebben dan moeite met het vinden van een parkeerplaats wat leidt tot zoekverkeer en ongewenste situaties (bijvoorbeeld parkeren op de stoep of in groenstroken). In die gevallen kan het college van B&amp;W in gesprek gaan met belanghebbenden over de uitvoering van parkeerregulering. </text:p>
              </text:list-item>
              <text:list-item text:style-override="id1-3-2-2-2-4">
                <text:number>3.</text:number>
                <text:p text:style-name="al">Uit de analyse van parkeerdruk en parkeermotieven, in combinatie met de uitkomsten van het gesprek met de belanghebbenden in het onderzoeksgebied, volgt een voorstel aan het college voor het wel of niet invoeren van gereguleerd parkeren in het betreffende gebied. </text:p>
              </text:list-item>
            </text:list>
          </text:section>
          <text:section text:name="artikel_id1-3-2-2-3" text:style-name="artikel">
            <text:p text:style-name="artikel_kop_titel"><text:span text:style-name="artikel_kop_label">Artikel</text:span> <text:span text:style-name="artikel_kop_nr">3:</text:span> Invoering fiscaal gereguleerd parkeren</text:p>
            <text:list text:style-name="id1-3-2-2-3-2">
              <text:list-item text:style-override="id1-3-2-2-3-2">
                <text:number>1.</text:number>
                <text:p text:style-name="al">Het college van burgemeester en wethouders wordt geadviseerd om tot invoering van fiscaal gereguleerd parkeren over te gaan als:</text:p>
                <text:list text:style-name="id1-3-2-2-3-2-3">
                  <text:list-item text:style-override="id1-3-2-2-3-2-3-1">
                    <text:number>a.</text:number>
                    <text:p text:style-name="al">Er parkeeroverlast is doordat de parkeerdruk van een gedefinieerd gebied op het maatgevende moment boven de 90% uitkomt,</text:p>
                  </text:list-item>
                  <text:list-item text:style-override="id1-3-2-2-3-2-3-2">
                    <text:number>b.</text:number>
                    <text:p text:style-name="al">Uit de analyse van de oorzaak blijkt dat parkeerregulering een goede mogelijkheid biedt om de parkeerdruk in het gebied significant te verminderen en de parkeeroverlast weggenomen kan worden. </text:p>
                  </text:list-item>
                </text:list>
              </text:list-item>
              <text:list-item text:style-override="id1-3-2-2-3-3">
                <text:number>2.</text:number>
                <text:p text:style-name="al">Voor gebieden waar de komende jaren ruimtelijke ontwikkelingen plaats vinden (B+ gebieden), kan een afwijkende procedure gelden voor de invoering van fiscaal gereguleerd parkeren zoals beschreven in artikel 2. Het college van B&amp;W wil in de planontwikkeling uitgaan van passende parkeernormen in combinatie met wel of geen gereguleerd parkeren. Hierdoor kan in combinatie met fiscaal gereguleerd parkeren een lagere parkeernorm worden gehanteerd, zodat ruimtelijke ontwikkelingen in deze gebieden makkelijker van de grond kunnen komen.</text:p>
              </text:list-item>
              <text:list-item text:style-override="id1-3-2-2-3-4">
                <text:number>3.</text:number>
                <text:p text:style-name="al">Bewoners, bedrijven en organisaties met parkeren op eigen terrein worden tijdig geïnformeerd over het besluit om fiscaal gereguleerd parkeren in te voeren.</text:p>
              </text:list-item>
            </text:list>
          </text:section>
          <text:section text:name="artikel_id1-3-2-2-4" text:style-name="artikel">
            <text:p text:style-name="artikel_kop_titel"><text:span text:style-name="artikel_kop_label">Artikel</text:span> <text:span text:style-name="artikel_kop_nr">4:</text:span> Uitbreiding van fiscaal gereguleerd parkeren</text:p>
            <text:list text:style-name="id1-3-2-2-4-2">
              <text:list-item text:style-override="id1-3-2-2-4-2">
                <text:number>1.</text:number>
                <text:p text:style-name="al">Bij gebieden waar reeds betaald parkeren is en nog steeds parkeeroverlast bestaat door een hoge parkeerdruk, hanteren we dezelfde spelregels om het fiscale parkeerregime aan te passen door uitbreiding van de betaald parkeertijden.</text:p>
              </text:list-item>
            </text:list>
          </text:section>
          <text:section text:name="artikel_id1-3-2-2-5" text:style-name="artikel">
            <text:p text:style-name="artikel_kop_titel"><text:span text:style-name="artikel_kop_label">Artikel</text:span> <text:span text:style-name="artikel_kop_nr">5:</text:span> Besluitvorming</text:p>
            <text:list text:style-name="id1-3-2-2-5-2">
              <text:list-item text:style-override="id1-3-2-2-5-2">
                <text:number>1.</text:number>
                <text:p text:style-name="al">Het college van B&amp;W stelt invoering betaald parkeren vast door het nemen van een aanwijzingsbesluit . Met dit besluit worden de grenzen van het nieuwe betaald parkeergebied officieel vastgelegd en wordt de heffing van parkeerbelasting in het nieuwe gebied wettelijk mogelijk gemaak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604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4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4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Onbekend</meta:user-defined>
    <meta:user-defined meta:name="DCTERMS.alternative">Spelregels voor invoering parkeerregulering</meta:user-defined>
    <dc:language>nl</dc:language>
    <meta:user-defined meta:name="OVERHEIDop.locatietype/OVERHEIDop.gebiedsmarkering">Gemeente</meta:user-defined>
    <meta:user-defined meta:name="DC.title">Spelregels voor invoering parkeerregulering</meta:user-defined>
    <meta:user-defined meta:name="DCTERMS.W3CDTF/DCTERMS.available">2026-04-30</meta:user-defined>
    <meta:user-defined meta:name="DCTERMS.W3CDTF/OVERHEIDop.jaargang">2026</meta:user-defined>
    <meta:user-defined meta:name="OVERHEIDop.publicationIssue">206044</meta:user-defined>
    <meta:user-defined meta:name="OVERHEIDop.betreftRegeling">CVDR761266_1</meta:user-defined>
    <meta:user-defined meta:name="xs:date/OVERHEIDop.startdatum">2026-05-01</meta:user-defined>
    <meta:user-defined meta:name="OVERHEIDop.GmbID/DC.identifier">gmb-2026-206044</meta:user-defined>
    <meta:user-defined meta:name="OVERHEIDop.versieInformatie"/>
  </office:meta>
</office:document-meta>
</file>