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Willem van Hillegaersberg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Willem van Hillegaersberg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Willem van Hillegaersbergstraat, ter hoogte van pandnummers 52A-52B,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6016</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16</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16</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Willem van Hillegaersbergstraat, ter hoogte van pandnummers 52A-52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Willem van Hillegaersbergstraat (ROTTERDAM)</meta:user-defined>
    <meta:user-defined meta:name="DCTERMS.W3CDTF/DCTERMS.available">2026-04-30</meta:user-defined>
    <meta:user-defined meta:name="DCTERMS.W3CDTF/OVERHEIDop.jaargang">2026</meta:user-defined>
    <meta:user-defined meta:name="OVERHEIDop.publicationIssue">206016</meta:user-defined>
    <meta:user-defined meta:name="OVERHEIDop.GmbID/DC.identifier">gmb-2026-206016</meta:user-defined>
    <meta:user-defined meta:name="OVERHEIDop.versieInformatie"/>
  </office:meta>
</office:document-meta>
</file>