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Haarlemmerstraatweg 115, Halfweg - Opslag alcohol 25% (drankfless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de opslag van alcohol 25% (drankflessen).</text:p>
            <text:p text:style-name="common-al">Aanvrager: V.O.F. Boatservice RF</text:p>
            <text:p text:style-name="common-al">Zaaknummer hoofdmelding: OD2026-0019018</text:p>
            <text:p text:style-name="common-al">DSO nummer hoofdmelding: 2026031801787</text:p>
            <text:p text:style-name="common-al">Ontvangstdatum hoofdmelding: 18-03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19018%22,%22aggs%22:%7B%22odnzkg_zaak_nummer%22:%7B%22key%22:%22odnzkg_zaak_nummer%22,%22field%22:%22odnzkg.zaak.nummer.keyword%22,%22fields%22:[],%22type%22:%22keyword%22,%22data%22:[%22OD2026-0019018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0567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67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67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9018</meta:user-defined>
    <meta:user-defined meta:name="DCTERMS.abstract">Melding Opslaan van gevaarlijke stoffen, anders dan organische peroxiden, in verpakking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Haarlemmerstraatweg 115, Halfweg - Opslag alcohol 25% (drankflessen)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672</meta:user-defined>
    <meta:user-defined meta:name="OVERHEIDop.GmbID/DC.identifier">gmb-2026-205672</meta:user-defined>
    <meta:user-defined meta:name="OVERHEIDop.versieInformatie"/>
  </office:meta>
</office:document-meta>
</file>