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verleend Schellingwouderdijk 342A 1023N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Besluit: verleend</text:p>
            <text:p text:style-name="common-al">Besluit verzonden op: 28-04-2026</text:p>
            <text:p text:style-name="common-al">Zaakadres: Schellingwouderdijk 342A 1023NM Amsterdam</text:p>
            <text:p text:style-name="common-al">Zaaknummer: Z2025-03334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5-033349" xlink:type="simple">wabovergunningensdn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564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64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64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5-033349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Besluit ligplaatsvergunning verleend Schellingwouderdijk 342A 1023NM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645</meta:user-defined>
    <meta:user-defined meta:name="OVERHEIDop.GmbID/DC.identifier">gmb-2026-205645</meta:user-defined>
    <meta:user-defined meta:name="OVERHEIDop.versieInformatie"/>
  </office:meta>
</office:document-meta>
</file>