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voor het mogen afwijken van de tijdstippen van uitvoering - Dijksgracht, nabij Van Reedestraat 1,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Besluit bouwwerken leefomgeving voor het mogen afwijken van de tijdstippen van uitvoering van werkzaamheden ten behoeve van de omgevingsvergunning met zaaknummer 11620646, OLO-7362959, voor het bouwen van een onderdoorgang voor het treinverkeer (KW05) voor het Programma Hoogfrequent Spoor.</text:p>
            <text:p text:style-name="common-al"> Uit te voeren in de periode(n):</text:p>
            <text:p text:style-name="common-al">- Vlinderen dek moot 5, donderdag 30 april 2026 19:00 uur t/m 00:00 uur.  </text:p>
            <text:p text:style-name="common-al">Aanvrager: Strukton Infrastructure Specialties B.V.</text:p>
            <text:p text:style-name="common-al">Zaaknummer: OD2026-0025672</text:p>
            <text:p text:style-name="common-al">DSO nummer: 2026041500450</text:p>
            <text:p text:style-name="common-al">Uitkomst besluit: verleend</text:p>
            <text:p text:style-name="common-al">Datum besluit: 24-04-2026</text:p>
            <text:p text:style-name="common-al">Bezwaar in te dienen tot en met: 05-06-2026</text:p>
            <text:p text:style-name="common-al">Namens: Gemeente Amsterdam</text:p>
            <text:p text:style-name="common-al">Wilt u de gepubliceerde documenten behorende bij deze bekendmaking in zien, klik dan <text:a xlink:href="https://edataloket.odnzkg.nl/?q={%22search%22:%22OD2026-0025672%22,%22aggs%22:{%22odnzkg_zaak_nummer%22:{%22key%22:%22odnzkg_zaak_nummer%22,%22field%22:%22odnzkg.zaak.nummer.keyword%22,%22fields%22:[],%22type%22:%22keyword%22,%22data%22:[%22OD2026-0025672%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551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51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51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25672</meta:user-defined>
    <meta:user-defined meta:name="DCTERMS.abstract">Amsterdam Dijksgracht C2</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voor het mogen afwijken van de tijdstippen van uitvoering - Dijksgracht, nabij Van Reedestraat 1, Amsterdam</meta:user-defined>
    <meta:user-defined meta:name="DCTERMS.W3CDTF/DCTERMS.available">2026-04-30</meta:user-defined>
    <meta:user-defined meta:name="DCTERMS.W3CDTF/OVERHEIDop.jaargang">2026</meta:user-defined>
    <meta:user-defined meta:name="OVERHEIDop.publicationIssue">205514</meta:user-defined>
    <meta:user-defined meta:name="OVERHEIDop.GmbID/DC.identifier">gmb-2026-205514</meta:user-defined>
    <meta:user-defined meta:name="OVERHEIDop.versieInformatie"/>
  </office:meta>
</office:document-meta>
</file>