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Herstelbesluit bestemmingsplan Buitengebied, herziening 2020</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Vught maakt bekend dat de gemeenteraad op 5 maart 2026 het “herstelbesluit Buitengebied, herziening 2020” heeft vastgesteld en dat het besluit met bijbehorende stukken van donderdag 30 april 2026 tot en met donderdag 11 juni 2026 ter inzage ligt.</text:p>
            <text:p text:style-name="common-al"/>
            <text:p text:style-name="common-al">Op 24 september 2020 heeft de gemeenteraad van de voormalige gemeente Haaren het bestemmingsplan Buitengebied, herziening 2020 vastgesteld. Het bestemmingsplan is een partiële herziening van de regels die onder meer gericht is op doorvertaling van het beleidskader Vrijkomende Agrarische Bebouwing van de voormalige gemeente Haaren.</text:p>
            <text:p text:style-name="common-al"/>
            <text:p text:style-name="common-al">Tegen het besluit van 24 september 2020 is beroep ingesteld. Bij <text:a xlink:href="https://www.raadvanstate.nl/uitspraken/@154664/202005977-1-r2-en-202206970-1-r2/" xlink:type="simple">tussenuitspraak van 12 november 2025</text:a> heeft de Afdeling bestuursrechtspraak van de Raad van State de raad van de gemeente Vught opgedragen om, met inachtneming van wat er in de uitspraak onder 26.5, 27.2 en 27.3 is overwogen, ervoor te zorgen dat de artikelen 3.4.1, onder o, 3.7.2, 3.7.3, 4.4.1, onder g, 5.4.1, onder g, 6.4.1, onder j, 6.7.2, 6.7.3, 7.4.1, onder g, 7.7.2, en 7.7.3 van de planregels van het bestemmingsplan Buitengebied, herziening 2020 in overeenstemming worden gebracht met de artikelen 2.7, eerste lid, en 2.8, derde lid, van de Wet natuurbescherming.</text:p>
            <text:p text:style-name="common-al"/>
            <text:p text:style-name="common-al">De raad van de gemeente Vught heeft dit gedaan door: </text:p>
            <text:p text:style-name="common-al"/>
            <text:list text:style-name="id1-3-2-1-1-9">
              <text:list-item text:style-override="id1-3-2-1-1-9-1">
                <text:number>1.</text:number>
                <text:p text:style-name="al">de artikelen 3.7.2, 3.7.3, 6.7.2, 6.7.3, 7.7.2 en 7.7.3 in te trekken;</text:p>
              </text:list-item>
              <text:list-item text:style-override="id1-3-2-1-1-9-2">
                <text:number>2.</text:number>
                <text:p text:style-name="al">na de artikelen 3.4.1, onder o, 4.4.1, onder g, 5.4.1, onder g, 6.4.1 onder j, en 7.4.1, onder g, de volgende tekst toe te voegen: ‘Om te bepalen of het houden van dieren leidt tot een toename van stikstofdepositie mag geen gebruik worden gemaakt van extern salderen.’</text:p>
              </text:list-item>
            </text:list>
            <text:p text:style-name="common-al">
            <text:span text:style-name="nadrukvet"/>
          </text:p>
            <text:p text:style-name="common-al">
            <text:span text:style-name="nadrukvet">Ter inzage</text:span>
          </text:p>
            <text:p text:style-name="common-al">Het herstelbesluit en de bijbehorende stukken zijn met ingang van 30 april 2026 te raadplegen op www.ruimtelijkeplannen.nl. Op de hoofdpagina van deze website kunt u het plan opzoeken met het betreffende plan(ID): NL.IMRO.0865.BP20BGherziening-VA03.</text:p>
            <text:p text:style-name="common-al">
            <text:span text:style-name="nadrukvet"/>
          </text:p>
            <text:p text:style-name="common-al">
            <text:span text:style-name="nadrukvet">Beroepsmogelijkheid</text:span>
          </text:p>
            <text:p text:style-name="common-al">Gedurende de beroepstermijn, die loopt van vrijdag 1 mei 2026 tot en met donderdag 11 juni 2026, staat tegen uitsluitend de wijzigingen waarop dit herstelbesluit betrekking heeft rechtstreeks beroep open bij de Afdeling bestuursrechtspraak van de Raad van State, Postbus 20019, 2500 EA Den Haag.</text:p>
            <text:p text:style-name="common-al">Het beroepschrift dient te zijn ondertekend en ten minste te bevatten:</text:p>
            <text:list text:style-name="id1-3-2-1-1-17">
              <text:list-item text:style-override="id1-3-2-1-1-17-1">
                <text:number>1.</text:number>
                <text:p text:style-name="al">naam en adres van de indiener;</text:p>
              </text:list-item>
              <text:list-item text:style-override="id1-3-2-1-1-17-2">
                <text:number>2.</text:number>
                <text:p text:style-name="al">de datum;</text:p>
              </text:list-item>
              <text:list-item text:style-override="id1-3-2-1-1-17-3">
                <text:number>3.</text:number>
                <text:p text:style-name="al">een omschrijving van het besluit waartegen het beroep is gericht;</text:p>
              </text:list-item>
              <text:list-item text:style-override="id1-3-2-1-1-17-4">
                <text:number>4.</text:number>
                <text:p text:style-name="al">de gronden (motivering) van het beroep.</text:p>
              </text:list-item>
            </text:list>
            <text:p text:style-name="common-al"/>
            <text:p text:style-name="common-al">Het indienen van een beroepschrift schorst de werking van het herstelbesluit niet. Indien sprake is van een spoedeisend belang, kan gelijktijdig met het instellen van beroep een verzoek om een voorlopige voorziening worden ingediend bij de voorzitter van de Afdeling bestuursrechtspraak van de Raad van State.</text:p>
            <text:p text:style-name="common-al"/>
            <text:p text:style-name="common-al">Voor meer informatie over het instellen van beroep en het indienen van een verzoek om voorlopige voorziening wordt verwezen naar de website van de Raad van State: www.raadvanstate.nl.</text:p>
            <text:p text:style-name="common-al">Het is aan de Afdeling bestuursrechtspraak van de Raad van State om in de einduitspraak te beoordelen of met dit herstelbesluit de in de uitspraak geconstateerde gebreken afdoende zijn hersteld.</text:p>
            <text:p text:style-name="common-al"/>
            <text:p text:style-name="common-al"/>
            <text:p text:style-name="common-al">Vught, 29 april 2026</text:p>
            <text:p text:style-name="last-al">Burgemeester en wethouders van Vug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205480</text:span><text:line-break/><text:date style:data-style-name="dag" text:fixed="true" text:date-value="2026-04-29"/><text:line-break/><text:date style:data-style-name="jaar" text:fixed="true" text:date-value="2026-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480</text:span><text:date style:data-style-name="nicedate" text:fixed="true" text:date-value="2026-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480</text:span><text:date style:data-style-name="nicedate" text:fixed="true" text:date-value="2026-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47/xml/MC-DRP-Melding-Web-ZM.xml</meta:user-defined>
    <meta:user-defined meta:name="OVERHEID.Gemeente/DC.creator">Vught</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NL.IMRO.0865.BP20BGherziening-VA03</meta:user-defined>
    <dc:language>nl</dc:language>
    <meta:user-defined meta:name="OVERHEIDop.locatietype/OVERHEIDop.gebiedsmarkering">Gemeente</meta:user-defined>
    <meta:user-defined meta:name="DC.title">Herstelbesluit bestemmingsplan Buitengebied, herziening 2020</meta:user-defined>
    <meta:user-defined meta:name="DCTERMS.W3CDTF/DCTERMS.available">2026-04-29</meta:user-defined>
    <meta:user-defined meta:name="DCTERMS.W3CDTF/OVERHEIDop.jaargang">2026</meta:user-defined>
    <meta:user-defined meta:name="OVERHEIDop.publicationIssue">205480</meta:user-defined>
    <meta:user-defined meta:name="OVERHEIDop.GmbID/DC.identifier">gmb-2026-205480</meta:user-defined>
    <meta:user-defined meta:name="OVERHEIDop.versieInformatie"/>
  </office:meta>
</office:document-meta>
</file>