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optreden van een muziekband op 30 augustus 2026 aan Wentholtpark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optreden van een muziekband in het Wentholtpark in Lichtenvoorde op 3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7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7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7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optreden van een muziekband op 30 augustus 2026 aan Wentholtpark te Lichtenvoor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72</meta:user-defined>
    <meta:user-defined meta:name="OVERHEIDop.GmbID/DC.identifier">gmb-2026-205472</meta:user-defined>
    <meta:user-defined meta:name="OVERHEIDop.versieInformatie"/>
  </office:meta>
</office:document-meta>
</file>