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optreden van een orkest op 14 juni 2026 aan Wentholtpark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optreden van een orkest in het Wentholtpark in Lichtenvoorde op 14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64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64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64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optreden van een orkest op 14 juni 2026 aan Wentholtpark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64</meta:user-defined>
    <meta:user-defined meta:name="OVERHEIDop.GmbID/DC.identifier">gmb-2026-205464</meta:user-defined>
    <meta:user-defined meta:name="OVERHEIDop.versieInformatie"/>
  </office:meta>
</office:document-meta>
</file>