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ptreden van een 2-mans orkest op 17 mei 2026 aan Wentholtpark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ptreden van een 2-mans orkest in het Wentholtpark in Lichtenvoorde op 17 me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5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5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5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ptreden van een 2-mans orkest op 17 mei 2026 aan Wentholtpark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59</meta:user-defined>
    <meta:user-defined meta:name="OVERHEIDop.GmbID/DC.identifier">gmb-2026-205459</meta:user-defined>
    <meta:user-defined meta:name="OVERHEIDop.versieInformatie"/>
  </office:meta>
</office:document-meta>
</file>