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straatfeest op 11 juli 2026 aan Bosman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straatfeest aan de Bosman in Groenlo op 11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56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5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5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traatfeest op 11 juli 2026 aan Bosman te Groenlo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56</meta:user-defined>
    <meta:user-defined meta:name="OVERHEIDop.GmbID/DC.identifier">gmb-2026-205456</meta:user-defined>
    <meta:user-defined meta:name="OVERHEIDop.versieInformatie"/>
  </office:meta>
</office:document-meta>
</file>