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rendag op 27 juni 2026 aan Bernard van Meursstraat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rendag in de Bernard van Meursstraat in Lichtenvoorde op 27 jun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05449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49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49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rendag op 27 juni 2026 aan Bernard van Meursstraat te Lichtenvoorde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449</meta:user-defined>
    <meta:user-defined meta:name="OVERHEIDop.GmbID/DC.identifier">gmb-2026-205449</meta:user-defined>
    <meta:user-defined meta:name="OVERHEIDop.versieInformatie"/>
  </office:meta>
</office:document-meta>
</file>