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14 juni 2026 aan Kastanjestraat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Evenement melding</text:span>
            </text:span>
          </text:p>
            <text:p text:style-name="last-al">Melding ontvangen voor het organiseren van een buurtfeest in de Kastanjestraat in Lichtenvoorde op 14 jun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438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3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438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14 juni 2026 aan Kastanjestraat te Lichtenvoor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438</meta:user-defined>
    <meta:user-defined meta:name="OVERHEIDop.GmbID/DC.identifier">gmb-2026-205438</meta:user-defined>
    <meta:user-defined meta:name="OVERHEIDop.versieInformatie"/>
  </office:meta>
</office:document-meta>
</file>