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 aan Droebertweg 3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Droebertweg 3, het verwijderen van asbest, ontvangen 22-4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367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6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367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 aan Droebertweg 3 te Lievelde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367</meta:user-defined>
    <meta:user-defined meta:name="OVERHEIDop.GmbID/DC.identifier">gmb-2026-205367</meta:user-defined>
    <meta:user-defined meta:name="OVERHEIDop.versieInformatie"/>
  </office:meta>
</office:document-meta>
</file>