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aststellen maatwerkvoorschriftenvoor het tijdelijk lozen van grondwater op het gemeentelijk rioolstelsel  - Krokusstraat 19 (Bloemenbuurt), Koog aan de Zaan </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Maatwerkvoorschriften op grond van het omgevingsplan. In de periode 17 mei 2026 tot en met 17 juli 2026 mag grondwater, vrijkomend bij een lozing bij ontwatering worden geloosd op het gemeentelijk gemengd rioolstelsel. </text:p>
            <text:p text:style-name="common-al">Aanvrager: Alliander N.V. </text:p>
            <text:p text:style-name="common-al">Zaaknummer: OD2026-0026733</text:p>
            <text:p text:style-name="common-al">DSO nummer: 2026041701081</text:p>
            <text:p text:style-name="common-al">Uitkomst besluit: verleend</text:p>
            <text:p text:style-name="common-al">Datum besluit: 23-04-2026</text:p>
            <text:p text:style-name="common-al">Bezwaar in te dienen tot en met: 04-06-2026</text:p>
            <text:p text:style-name="common-al">Namens: Gemeente Zaanstad</text:p>
            <text:p text:style-name="common-al">Wilt u de gepubliceerde documenten behorende bij deze bekendmaking in zien, klik dan <text:a xlink:href="https://edataloket.odnzkg.nl/?q=%7B%22search%22:%22OD2026-0026733%22,%22aggs%22:%7B%22odnzkg_zaak_nummer%22:%7B%22key%22:%22odnzkg_zaak_nummer%22,%22field%22:%22odnzkg.zaak.nummer.keyword%22,%22fields%22:[],%22type%22:%22keyword%22,%22data%22:[%22OD2026-0026733%22]%7D%7D%7D"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het college van burgemeester en wethouders van Zaanstad, Postbus 2000, 1500 DA Zaandam. U kunt ook digitaal uw bezwaarschrift indienen via <text:a xlink:href="https://www.zaanstad.nl/direct-regelen/klacht-of-melding/gemeentelijke-organisatie/bezwaar-maken/" xlink:type="simple">www.zaanstad.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Noord-Holland, Sector Bestuursrecht, Postbus 1621, 2003. BR Haarle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anstad</text:p>
            </table:table-cell>
            <table:table-cell office:value-type="string" table:style-name="header.C">
              <text:p text:style-name="headerright"><text:span text:style-name="nr">Nr. 205348</text:span><text:line-break/><text:date style:data-style-name="dag" text:fixed="true" text:date-value="2026-04-30"/><text:line-break/><text:date style:data-style-name="jaar" text:fixed="true" text:date-value="2026-04-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5348</text:span><text:date style:data-style-name="nicedate" text:fixed="true" text:date-value="2026-04-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5348</text:span><text:date style:data-style-name="nicedate" text:fixed="true" text:date-value="2026-04-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Zaanstad</meta:user-defined>
    <meta:user-defined meta:name="OVERHEID.Informatietype/DC.type">officiële publicatie</meta:user-defined>
    <meta:user-defined meta:name="OVERHEID.Gemeente/DCTERMS.publisher">Zaanstad</meta:user-defined>
    <meta:user-defined meta:name="OVERHEID.Gemeente/OVERHEID.authority">Zaanstad</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OD2026-0026733</meta:user-defined>
    <meta:user-defined meta:name="DCTERMS.abstract">PR25000291  - Case 315835 1</meta:user-defined>
    <dc:language>nl</dc:language>
    <meta:user-defined meta:name="OVERHEIDop.locatietype/OVERHEIDop.gebiedsmarkering">Punt</meta:user-defined>
    <meta:user-defined meta:name="OVERHEIDop.locatietype/OVERHEIDop.gebiedsmarkering">Vlak</meta:user-defined>
    <meta:user-defined meta:name="DC.title">Besluit vaststellen maatwerkvoorschriftenvoor het tijdelijk lozen van grondwater op het gemeentelijk rioolstelsel  - Krokusstraat 19 (Bloemenbuurt), Koog aan de Zaan</meta:user-defined>
    <meta:user-defined meta:name="DCTERMS.W3CDTF/DCTERMS.available">2026-04-30</meta:user-defined>
    <meta:user-defined meta:name="DCTERMS.W3CDTF/OVERHEIDop.jaargang">2026</meta:user-defined>
    <meta:user-defined meta:name="OVERHEIDop.publicationIssue">205348</meta:user-defined>
    <meta:user-defined meta:name="OVERHEIDop.GmbID/DC.identifier">gmb-2026-205348</meta:user-defined>
    <meta:user-defined meta:name="OVERHEIDop.versieInformatie"/>
  </office:meta>
</office:document-meta>
</file>