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van asbest, Polhaarweg 5, 7161 MC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pril 2026 is een melding ontvangen waarvoor geen vergunningsplicht geldt voor de locatie Polhaarweg 5, 7161 MC Neede. De melding is geregistreerd onder zaaknummer Z2026-00000702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205318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31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31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702</meta:user-defined>
    <meta:user-defined meta:name="DCTERMS.abstract">Betreft: Melding op locatie Polhaarweg 5, 7161MC Nee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verwijderen van asbest, Polhaarweg 5, 7161 MC Neede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318</meta:user-defined>
    <meta:user-defined meta:name="OVERHEIDop.GmbID/DC.identifier">gmb-2026-205318</meta:user-defined>
    <meta:user-defined meta:name="OVERHEIDop.versieInformatie"/>
  </office:meta>
</office:document-meta>
</file>