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Toepassen van grond of baggerspecie op of in de landbodem op de locatie Pottemscheveld o.a. perceel C 1553 te Kesteren zaaknummer ODR2605821</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melding ontvangen. De melding is gedaan voor Toepassen van grond of baggerspecie op of in de landbodem op de locatie Pottemscheveld o.a. perceel C 1553 te Kester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205289</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289</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289</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Neder-Betuwe</meta:user-defined>
    <meta:user-defined meta:name="OVERHEIDop.Rubriek/DC.type">omgevingsmeld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Toepassen van grond of baggerspecie op of in de landbodem op de locatie Pottemscheveld o.a. perceel C 1553 te Kesteren zaaknummer ODR2605821</meta:user-defined>
    <meta:user-defined meta:name="DCTERMS.W3CDTF/DCTERMS.available">2026-04-30</meta:user-defined>
    <meta:user-defined meta:name="DCTERMS.W3CDTF/OVERHEIDop.jaargang">2026</meta:user-defined>
    <meta:user-defined meta:name="OVERHEIDop.publicationIssue">205289</meta:user-defined>
    <meta:user-defined meta:name="OVERHEIDop.GmbID/DC.identifier">gmb-2026-205289</meta:user-defined>
    <meta:user-defined meta:name="OVERHEIDop.versieInformatie"/>
  </office:meta>
</office:document-meta>
</file>