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 schuur op de locatie Iepenlaan 36 Wieringerwaard, zaaknummer Z-61465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 schuur op de locatie Iepenlaan 36 Wieringerwaard.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9 juni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204965</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965</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965</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een schuur op de locatie Iepenlaan 36 Wieringerwaard, zaaknummer Z-614659</meta:user-defined>
    <meta:user-defined meta:name="DCTERMS.W3CDTF/DCTERMS.available">2026-04-30</meta:user-defined>
    <meta:user-defined meta:name="DCTERMS.W3CDTF/OVERHEIDop.jaargang">2026</meta:user-defined>
    <meta:user-defined meta:name="OVERHEIDop.publicationIssue">204965</meta:user-defined>
    <meta:user-defined meta:name="OVERHEIDop.GmbID/DC.identifier">gmb-2026-204965</meta:user-defined>
    <meta:user-defined meta:name="OVERHEIDop.versieInformatie"/>
  </office:meta>
</office:document-meta>
</file>