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Smalspoor ong. te Nieuw-Beijerland zaaknummer 9003634663</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toepassen van grond of baggerspecie op of in de landbodem op de locatie Smalspoor ong. te Nieuw-Beijerland.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204916</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916</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916</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Smalspoor ong. te Nieuw-Beijerland zaaknummer 9003634663</meta:user-defined>
    <meta:user-defined meta:name="DCTERMS.W3CDTF/DCTERMS.available">2026-04-30</meta:user-defined>
    <meta:user-defined meta:name="DCTERMS.W3CDTF/OVERHEIDop.jaargang">2026</meta:user-defined>
    <meta:user-defined meta:name="OVERHEIDop.publicationIssue">204916</meta:user-defined>
    <meta:user-defined meta:name="OVERHEIDop.GmbID/DC.identifier">gmb-2026-204916</meta:user-defined>
    <meta:user-defined meta:name="OVERHEIDop.versieInformatie"/>
  </office:meta>
</office:document-meta>
</file>