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BA het lozen van grondwater bij sanering (milieu melding- en informatieplicht), Lijnbaan ong., Gor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15 mei 2025 een Melding MBA hebben ontvangen die voldoet aan de algemene voorschriften:</text:p>
            <text:p text:style-name="common-al">Lijnbaan ong., Gorssel, het lozen van grondwater bij sanering (milieu melding- en informatieplicht), Z2026-00356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20486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86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86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Lochem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356</meta:user-defined>
    <meta:user-defined meta:name="DCTERMS.abstract">Z2026-00356 Lijnbaan ong., Gorssel</meta:user-defined>
    <dc:language>nl</dc:language>
    <meta:user-defined meta:name="OVERHEIDop.locatietype/OVERHEIDop.gebiedsmarkering">Punt</meta:user-defined>
    <meta:user-defined meta:name="DC.title">Kennisgeving Melding MBA het lozen van grondwater bij sanering (milieu melding- en informatieplicht), Lijnbaan ong., Gorssel</meta:user-defined>
    <meta:user-defined meta:name="DCTERMS.W3CDTF/DCTERMS.available">2026-05-06</meta:user-defined>
    <meta:user-defined meta:name="DCTERMS.W3CDTF/OVERHEIDop.jaargang">2026</meta:user-defined>
    <meta:user-defined meta:name="OVERHEIDop.publicationIssue">204868</meta:user-defined>
    <meta:user-defined meta:name="OVERHEIDop.GmbID/DC.identifier">gmb-2026-204868</meta:user-defined>
    <meta:user-defined meta:name="OVERHEIDop.versieInformatie"/>
  </office:meta>
</office:document-meta>
</file>