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Westerdoksdijk 331 1013A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Westerdoksdijk 331 1013AD Amsterdam</text:p>
            <text:p text:style-name="common-al">Datum ontvangst: 27-04-2026</text:p>
            <text:p text:style-name="common-al">Zaaknummer: Z2026-018580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826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826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826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8580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Westerdoksdijk 331 1013AD Amsterdam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4826</meta:user-defined>
    <meta:user-defined meta:name="OVERHEIDop.GmbID/DC.identifier">gmb-2026-204826</meta:user-defined>
    <meta:user-defined meta:name="OVERHEIDop.versieInformatie"/>
  </office:meta>
</office:document-meta>
</file>