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graven in de bodem met een kwaliteit boven de interventiewaarde bodemkwaliteit op de locatie Van Godewijckstraat te Dordrecht zaaknummer 9003624846</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p grond van het Besluit activiteiten leefomgeving (Bal) en/of Omgevingsplan ontvangen. De melding is gedaan voor het graven in de bodem met een kwaliteit boven de interventiewaarde bodemkwaliteit op de locatie Van Godewijckstraat te Dordrecht.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204789</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4789</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4789</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graven in de bodem met een kwaliteit boven de interventiewaarde bodemkwaliteit op de locatie Van Godewijckstraat te Dordrecht zaaknummer 9003624846</meta:user-defined>
    <meta:user-defined meta:name="DCTERMS.W3CDTF/DCTERMS.available">2026-04-30</meta:user-defined>
    <meta:user-defined meta:name="DCTERMS.W3CDTF/OVERHEIDop.jaargang">2026</meta:user-defined>
    <meta:user-defined meta:name="OVERHEIDop.publicationIssue">204789</meta:user-defined>
    <meta:user-defined meta:name="OVERHEIDop.GmbID/DC.identifier">gmb-2026-204789</meta:user-defined>
    <meta:user-defined meta:name="OVERHEIDop.versieInformatie"/>
  </office:meta>
</office:document-meta>
</file>