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melden van een klein evenement voor “Gala Vakcollege Thamen” op 29-mei 2026 aan Den Uyllaan 4 te Ui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overige vergunning</text:span>
          </text:p>
            <text:p text:style-name="common-al">Het indienen van bezwaren hiertegen is nog niet mogelijk.</text:p>
            <text:p text:style-name="last-al">
            <text:span text:style-name="nadrukvet">Uithoorn</text:span>
          </text:p>
            <text:list text:style-name="id1-3-2-1-1-4">
              <text:list-item text:style-override="id1-3-2-1-1-4-1">
                <text:number>•</text:number>
                <text:p text:style-name="al">2026-038136, Den Uyllaan 4, het melden van een klein evenement voor “Gala Vakcollege Thamen” op 29-mei 2026. (ontvangen 14-04-2026);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20478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78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78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2/xml/MC-DRP-BeschikkingAanvraag-Web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 2026-038136</meta:user-defined>
    <dc:language>nl</dc:language>
    <meta:user-defined meta:name="OVERHEIDop.locatietype/OVERHEIDop.gebiedsmarkering">Adres</meta:user-defined>
    <meta:user-defined meta:name="DC.title">Aanvraag vergunning voor het melden van een klein evenement voor “Gala Vakcollege Thamen” op 29-mei 2026 aan Den Uyllaan 4 te Uithoorn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782</meta:user-defined>
    <meta:user-defined meta:name="OVERHEIDop.GmbID/DC.identifier">gmb-2026-204782</meta:user-defined>
    <meta:user-defined meta:name="OVERHEIDop.versieInformatie"/>
  </office:meta>
</office:document-meta>
</file>