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Willemsparkweg 166 Amsterdam , 5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De Vlucht Funderingswerk B.V.</text:p>
            <text:p text:style-name="common-al">Zaaknummer: OD2026-0023077</text:p>
            <text:p text:style-name="common-al">DSO nummer: 2026040301337</text:p>
            <text:p text:style-name="common-al">Ontvangstdatum melding: 0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6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077</meta:user-defined>
    <meta:user-defined meta:name="DCTERMS.abstract">BM6847 Willemsparkweg 166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Willemsparkweg 166 Amsterdam , 5 meter richting zuidoost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67</meta:user-defined>
    <meta:user-defined meta:name="OVERHEIDop.GmbID/DC.identifier">gmb-2026-204167</meta:user-defined>
    <meta:user-defined meta:name="OVERHEIDop.versieInformatie"/>
  </office:meta>
</office:document-meta>
</file>