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Papaverweg 15 Amsterdam , 4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Schijf Groep B.V.</text:p>
            <text:p text:style-name="common-al">Zaaknummer: OD2026-0027684</text:p>
            <text:p text:style-name="common-al">DSO nummer: 2026042301892</text:p>
            <text:p text:style-name="common-al">Ontvangstdatum melding: 23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6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6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6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7684</meta:user-defined>
    <meta:user-defined meta:name="DCTERMS.abstract">10240064 Aanvullen bouwterrein tbv heiwerk en damw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Papaverweg 15 Amsterdam , 4 meter richting noorden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66</meta:user-defined>
    <meta:user-defined meta:name="OVERHEIDop.GmbID/DC.identifier">gmb-2026-204166</meta:user-defined>
    <meta:user-defined meta:name="OVERHEIDop.versieInformatie"/>
  </office:meta>
</office:document-meta>
</file>