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ocherstraat 22 Amsterdam , 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357</text:p>
            <text:p text:style-name="common-al">DSO nummer: 2026042201567</text:p>
            <text:p text:style-name="common-al">Ontvangstdatum melding: 22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6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357</meta:user-defined>
    <meta:user-defined meta:name="DCTERMS.abstract">261001655-3 Zocherstraat 2 - 54 e.o. Amsterdam (o. w.) 1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ocherstraat 22 Amsterdam , 4 meter richting zuid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61</meta:user-defined>
    <meta:user-defined meta:name="OVERHEIDop.GmbID/DC.identifier">gmb-2026-204161</meta:user-defined>
    <meta:user-defined meta:name="OVERHEIDop.versieInformatie"/>
  </office:meta>
</office:document-meta>
</file>