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Peperstraat 275 Zaandam , 9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.V. PWN Waterleidingbedrijf Noord-Holland</text:p>
            <text:p text:style-name="common-al">Zaaknummer: OD2026-0026972</text:p>
            <text:p text:style-name="common-al">DSO nummer: 2026042101826</text:p>
            <text:p text:style-name="common-al">Ontvangstdatum melding: 21-04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0416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972</meta:user-defined>
    <meta:user-defined meta:name="DCTERMS.abstract">PM-26-12406 DWL.001959 Peperstraat Fase 2 R 1502VC Zaan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Peperstraat 275 Zaandam , 9 meter richting noordwest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60</meta:user-defined>
    <meta:user-defined meta:name="OVERHEIDop.GmbID/DC.identifier">gmb-2026-204160</meta:user-defined>
    <meta:user-defined meta:name="OVERHEIDop.versieInformatie"/>
  </office:meta>
</office:document-meta>
</file>