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Sijsjesbergweg 4 1105A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Reek &amp; WJ Vastgoedontwikkelingen I B.V.</text:p>
            <text:p text:style-name="common-al">Zaaknummer: OD2026-0026271</text:p>
            <text:p text:style-name="common-al">DSO nummer: 2026041700922</text:p>
            <text:p text:style-name="common-al">Ontvangstdatum melding: 17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5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6271</meta:user-defined>
    <meta:user-defined meta:name="DCTERMS.abstract">2024-0074 Nieuwbouw bedrijfsunits Sijsjesbergweg 4, Amsterdam - melding saner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Sijsjesbergweg 4 1105AL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59</meta:user-defined>
    <meta:user-defined meta:name="OVERHEIDop.GmbID/DC.identifier">gmb-2026-204159</meta:user-defined>
    <meta:user-defined meta:name="OVERHEIDop.versieInformatie"/>
  </office:meta>
</office:document-meta>
</file>