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Derde Helmersstraat 45-H 1054B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Aedificium Meritis B.V.</text:p>
            <text:p text:style-name="common-al">Zaaknummer: OD2026-0021692</text:p>
            <text:p text:style-name="common-al">DSO nummer: 2026033000716</text:p>
            <text:p text:style-name="common-al">Ontvangstdatum melding: 30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1692</meta:user-defined>
    <meta:user-defined meta:name="DCTERMS.abstract">Derde Helmersstraat 45 te Amsterdam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Derde Helmersstraat 45-H 1054BC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7</meta:user-defined>
    <meta:user-defined meta:name="OVERHEIDop.GmbID/DC.identifier">gmb-2026-204157</meta:user-defined>
    <meta:user-defined meta:name="OVERHEIDop.versieInformatie"/>
  </office:meta>
</office:document-meta>
</file>