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wijzingsbesluit Certificerende organisatie straattaxivervoer Eindhov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Eindhoven, </text:p>
            <text:p text:style-name="al">gelet op het bepaalde in de Taxiverordening Eindhoven 2016 en het Uitvoeringsbesluit Taxi Verordening Eindhoven 2025; </text:p>
            <text:p text:style-name="al"/>
            <text:p text:style-name="al">overwegende dat:</text:p>
            <text:p text:style-name="al"/>
            <text:p text:style-name="al">- burgemeester en wethouders een of meer rechtspersonen kunnen aanwijzen voor het certificerende deel dat voortvloeit uit de Taxiverordening Eindhoven 2016; </text:p>
            <text:p text:style-name="al"/>
            <text:p text:style-name="al">- de eerder opgerichte Stichting Eindhovense Kwaliteitstaxi heeft aangegeven deze taak niet meer te kunnen invullen;</text:p>
            <text:p text:style-name="al"/>
            <text:p text:style-name="al">
            <text:span text:style-name="nadrukvet">besluiten vast te stellen</text:span>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Aanwijzing</text:p>
            <text:p text:style-name="al">Als certificerende organisatie in de zin van de Taxiverordening Eindhoven en het Uitvoeringsbesluit Taxiverordening wordt TA Nederland B.V. aangewezen </text:p>
            <text:p text:style-name="al"/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Intrekking</text:p>
            <text:p text:style-name="al">De aanwijzing van de Stichting Eindhovense Kwaliteitstaxi (SEK) tot uitvoerende (waaronder certificerende) organisatie zal worden ingetrokken.</text:p>
            <text:p text:style-name="al"/>
          </text:section>
          <text:section text:name="artikel_id1-3-2-2-3" text:style-name="artikel">
            <text:p text:style-name="artikel_kop_titel"><text:span text:style-name="artikel_kop_label">Artikel</text:span> <text:span text:style-name="artikel_kop_nr">3.</text:span> Inwerkingtreding</text:p>
            <text:p text:style-name="al">Dit besluit treedt in werking met ingang van de dag na bekendmaking.</text:p>
            <text:p text:style-name="al"/>
          </text:section>
          <text:section text:name="artikel_id1-3-2-2-4" text:style-name="artikel">
            <text:p text:style-name="artikel_kop_titel"><text:span text:style-name="artikel_kop_label">Artikel</text:span> <text:span text:style-name="artikel_kop_nr">4.</text:span> Citeertitel</text:p>
            <text:p text:style-name="al">Dit besluit wordt aangehaald als: Aanwijzingsbesluit Certificerende organisatie straattaxivervoer Eindhoven.</text:p>
            <text:p text:style-name="al"/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/></text:p>
            <text:p><text:span text:style-name="functie">Eindhoven,</text:span></text:p>
            <text:p><text:span text:style-name="functie">Het college van burgemeester en wethouders van Eindhoven, </text:span></text:p>
            <text:p><text:span text:style-name="functie"/></text:p>
            <text:p><text:span text:style-name="functie"/></text:p>
            <text:p><text:span text:style-name="functie"/></text:p>
            <text:p><text:span text:style-name="functie"/></text:p>
            <text:p><text:span text:style-name="functie">, secretaris,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202942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94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94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Eindhov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Bestuur | Organisatie en beleid</meta:user-defined>
    <meta:user-defined meta:name="DC.source">Onbekend</meta:user-defined>
    <meta:user-defined meta:name="DCTERMS.alternative">Aanwijzingsbesluit Certificerende organisatie straattaxivervoer Eindhoven </meta:user-defined>
    <dc:language>nl</dc:language>
    <meta:user-defined meta:name="OVERHEIDop.locatietype/OVERHEIDop.gebiedsmarkering">Gemeente</meta:user-defined>
    <meta:user-defined meta:name="DC.title">Aanwijzingsbesluit Certificerende organisatie straattaxivervoer Eindhoven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942</meta:user-defined>
    <meta:user-defined meta:name="OVERHEIDop.betreftRegeling">CVDR761211_1</meta:user-defined>
    <meta:user-defined meta:name="OVERHEIDop.GmbID/DC.identifier">gmb-2026-202942</meta:user-defined>
    <meta:user-defined meta:name="xs:date/OVERHEIDop.startdatum">2026-04-30</meta:user-defined>
    <meta:user-defined meta:name="OVERHEIDop.versieInformatie"/>
  </office:meta>
</office:document-meta>
</file>