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ouw, Kozijnwijziging, kozijnvervanging of gevelwijziging, Toscaninipad 1 2625ZG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oscaninipad 1 2625ZG Delft |Kozijnwijziging, kozijnvervanging of gevelwijziging, 24-04-2026</text:p>
            <text:p text:style-name="common-al">Wilt u meer informatie ontvangen over deze melding? U kunt de stukken opvragen bij de publieke dienstverlening van de gemeente via telefoonnummer 14015 of via het formulier op www.delft.nl/contact. </text:p>
            <text:p text:style-name="last-al">Tegen gepubliceerde meldingen is geen bezwaar en beroep mogelijk. Meer informatie over deze melding op de website van de gemeente (https://www.delft.nl/wonen/bouwen/verbouwen/bouwwerk-melden-bij-de-gemeente#section-1)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202403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40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40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445</meta:user-defined>
    <meta:user-defined meta:name="DCTERMS.abstract">Bouwmelding Toscaninipad 1</meta:user-defined>
    <dc:language>nl</dc:language>
    <meta:user-defined meta:name="OVERHEIDop.locatietype/OVERHEIDop.gebiedsmarkering">Punt</meta:user-defined>
    <meta:user-defined meta:name="DC.title">Melding bouw, Kozijnwijziging, kozijnvervanging of gevelwijziging, Toscaninipad 1 2625ZG Delft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403</meta:user-defined>
    <meta:user-defined meta:name="OVERHEIDop.GmbID/DC.identifier">gmb-2026-202403</meta:user-defined>
    <meta:user-defined meta:name="OVERHEIDop.versieInformatie"/>
  </office:meta>
</office:document-meta>
</file>