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Frederiksstraat 18 Amsterdam , 8 meter richting 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27462</text:p>
            <text:p text:style-name="common-al">DSO nummer: 2026042300206</text:p>
            <text:p text:style-name="common-al">Ontvangstdatum melding: 23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337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33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33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7462</meta:user-defined>
    <meta:user-defined meta:name="DCTERMS.abstract">261002641 Frederiksstraat 1 Amsterdam (ow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Nabij Frederiksstraat 18 Amsterdam , 8 meter richting westen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337</meta:user-defined>
    <meta:user-defined meta:name="OVERHEIDop.GmbID/DC.identifier">gmb-2026-202337</meta:user-defined>
    <meta:user-defined meta:name="OVERHEIDop.versieInformatie"/>
  </office:meta>
</office:document-meta>
</file>