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amrak 247 Amsterdam , 9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6557</text:p>
            <text:p text:style-name="common-al">DSO nummer: 2026042000436</text:p>
            <text:p text:style-name="common-al">Ontvangstdatum melding: 2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32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3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3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557</meta:user-defined>
    <meta:user-defined meta:name="DCTERMS.abstract">261011693 Damrak 251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Damrak 247 Amsterdam , 9 meter richting noordoost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321</meta:user-defined>
    <meta:user-defined meta:name="OVERHEIDop.GmbID/DC.identifier">gmb-2026-202321</meta:user-defined>
    <meta:user-defined meta:name="OVERHEIDop.versieInformatie"/>
  </office:meta>
</office:document-meta>
</file>