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Vrolikstraat 194 Amsterdam , 5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21572</text:p>
            <text:p text:style-name="common-al">DSO nummer: 2026032900314</text:p>
            <text:p text:style-name="common-al">Ontvangstdatum melding: 29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31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3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3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1572</meta:user-defined>
    <meta:user-defined meta:name="DCTERMS.abstract">Vrolikstraat 194 te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abij Vrolikstraat 194 Amsterdam , 5 meter richting noord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318</meta:user-defined>
    <meta:user-defined meta:name="OVERHEIDop.GmbID/DC.identifier">gmb-2026-202318</meta:user-defined>
    <meta:user-defined meta:name="OVERHEIDop.versieInformatie"/>
  </office:meta>
</office:document-meta>
</file>