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1 in Amsterdam</text:p>
            <text:p text:style-name="common-al">Looptijd :26-04-2026 t/m 26-04-2026</text:p>
            <text:p text:style-name="common-al">Verzonden naar aanvrager op: 23-04-2026</text:p>
            <text:p text:style-name="common-al">Kenmerk gemeente: Z/26/3114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458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85</meta:user-defined>
    <meta:user-defined meta:name="DCTERMS.abstract">Upload_Object,Johan Cruijff Boulevard 1 1101AX, 20260426, Johan Cruijff Boulevard ter hoogte van nummer: 1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6</meta:user-defined>
    <meta:user-defined meta:name="OVERHEIDop.GmbID/DC.identifier">gmb-2026-202196</meta:user-defined>
    <meta:user-defined meta:name="OVERHEIDop.versieInformatie"/>
  </office:meta>
</office:document-meta>
</file>