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ierwindenstraat 80 1013L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3-04-2026</text:p>
            <text:p text:style-name="common-al">Zaakadres: Vierwindenstraat 80 1013LA Amsterdam</text:p>
            <text:p text:style-name="common-al">Zaaknummer: Z2026-01825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8259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153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53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53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825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ierwindenstraat 80 1013LA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1535</meta:user-defined>
    <meta:user-defined meta:name="OVERHEIDop.GmbID/DC.identifier">gmb-2026-201535</meta:user-defined>
    <meta:user-defined meta:name="OVERHEIDop.versieInformatie"/>
  </office:meta>
</office:document-meta>
</file>