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collecte t.b.v.  Kerk in Actie d.d. 16-11-2026 tot 21-11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pril 2026 is een melding ontvangen waarvoor geen vergunningsplicht geldt voor de locatie Gemeente Stichtse Vecht. De melding is geregistreerd onder zaaknummer Z2026-00000976.</text:p>
            <text:p text:style-name="common-al">De melding betreft: collectevergunning Gemeente Stichtse Vecht Kerk in Actie d.d. 16-11-2026 tot 21-11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20133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33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33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0976</meta:user-defined>
    <meta:user-defined meta:name="DCTERMS.abstract">Betreft: Melding op locatie Gemeente Stichtse Vecht</meta:user-defined>
    <dc:language>nl</dc:language>
    <meta:user-defined meta:name="OVERHEIDop.locatietype/OVERHEIDop.gebiedsmarkering">Punt</meta:user-defined>
    <meta:user-defined meta:name="DC.title">Kennisgeving ontvangst melding, Gemeente Stichtse Vecht - collecte t.b.v.  Kerk in Actie d.d. 16-11-2026 tot 21-11-2026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1337</meta:user-defined>
    <meta:user-defined meta:name="OVERHEIDop.GmbID/DC.identifier">gmb-2026-201337</meta:user-defined>
    <meta:user-defined meta:name="OVERHEIDop.versieInformatie"/>
  </office:meta>
</office:document-meta>
</file>