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aanleggen en herstellen van tuunwallen Wieringen 1 op de locatie Valtropperweg Den Oever, zaaknummer Z-613748</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aanleggen en herstellen van tuunwallen Wieringen 1 op de locatie Valtropperweg Den Oev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5 juni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201139</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1139</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1139</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aanleggen en herstellen van tuunwallen Wieringen 1 op de locatie Valtropperweg Den Oever, zaaknummer Z-613748</meta:user-defined>
    <meta:user-defined meta:name="DCTERMS.W3CDTF/DCTERMS.available">2026-04-28</meta:user-defined>
    <meta:user-defined meta:name="DCTERMS.W3CDTF/OVERHEIDop.jaargang">2026</meta:user-defined>
    <meta:user-defined meta:name="OVERHEIDop.publicationIssue">201139</meta:user-defined>
    <meta:user-defined meta:name="OVERHEIDop.GmbID/DC.identifier">gmb-2026-201139</meta:user-defined>
    <meta:user-defined meta:name="OVERHEIDop.versieInformatie"/>
  </office:meta>
</office:document-meta>
</file>