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esloten feest met muziek op 5 september 2026 in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8 april 2026 is de volgende melding binnengekomen:</text:p>
            <text:p text:style-name="last-al">Burgum, De Molkfabryk, Burgumerdaam 28I, besloten feest met mechanische muziek op 5 september 2026 van 20.00 uur tot 00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0078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78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78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101</meta:user-defined>
    <meta:user-defined meta:name="DCTERMS.abstract">Besloten feest met muziek op 5 september 2026 in Burgum</meta:user-defined>
    <dc:language>nl</dc:language>
    <meta:user-defined meta:name="OVERHEIDop.locatietype/OVERHEIDop.gebiedsmarkering">Punt</meta:user-defined>
    <meta:user-defined meta:name="DC.title">Gemeente Tytsjerksteradiel - melding Besloten feest met muziek op 5 september 2026 in Burgum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788</meta:user-defined>
    <meta:user-defined meta:name="OVERHEIDop.GmbID/DC.identifier">gmb-2026-200788</meta:user-defined>
    <meta:user-defined meta:name="OVERHEIDop.versieInformatie"/>
  </office:meta>
</office:document-meta>
</file>