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Heiderun op 12 juni 2026 in Noard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1 april 2026 is de volgende melding binnengekomen:</text:p>
            <text:p text:style-name="last-al">Noardburgum, ijsbaan, Reiddekkersstrjitte, Heiderun, loop voor kinderen 1,5 km, 5 km en 10 km op 12 juni 2026 van 18.00 uur tot 2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069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6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6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097</meta:user-defined>
    <meta:user-defined meta:name="DCTERMS.abstract">Heiderun op 12 juni 2026 in Noardburgum</meta:user-defined>
    <dc:language>nl</dc:language>
    <meta:user-defined meta:name="OVERHEIDop.locatietype/OVERHEIDop.gebiedsmarkering">Punt</meta:user-defined>
    <meta:user-defined meta:name="DC.title">Gemeente Tytsjerksteradiel - melding Heiderun op 12 juni 2026 in Noardburgu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698</meta:user-defined>
    <meta:user-defined meta:name="OVERHEIDop.GmbID/DC.identifier">gmb-2026-200698</meta:user-defined>
    <meta:user-defined meta:name="OVERHEIDop.versieInformatie"/>
  </office:meta>
</office:document-meta>
</file>