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afwijken van de geldende geluidsbepalingen - Europaplein 24, Amsterdam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Maatwerkvoorschriften op grond van het omgevingsplan voor het afwijken van de geldende geluidsbepalingen ten behoeve van het evenement Free Your Mind Kingsday 2026. </text:p>
            <text:p text:style-name="common-al">- 27 april 2026 van 12:00 tot 22:00 uur. </text:p>
            <text:p text:style-name="common-al">- Soundchecks vinden plaats op 26 april 2026 tussen 10:00 en 22:00. </text:p>
            <text:p text:style-name="common-al">Aanvrager: RAI Amsterdam B.V.</text:p>
            <text:p text:style-name="common-al">Zaaknummer: OD2026-0016360</text:p>
            <text:p text:style-name="common-al">DSO nummer: 2026030600880</text:p>
            <text:p text:style-name="common-al">Uitkomst besluit: verleend</text:p>
            <text:p text:style-name="common-al">Datum besluit: 20-04-2026</text:p>
            <text:p text:style-name="common-al">Bezwaar in te dienen tot en met: 01-06-2026</text:p>
            <text:p text:style-name="common-al">Namens: Gemeente Amsterdam</text:p>
            <text:p text:style-name="common-al">Wilt u de gepubliceerde documenten behorende bij deze bekendmaking in zien, klik dan <text:a xlink:href="https://edataloket.odnzkg.nl/?q={%22search%22:%22OD2026-0016360%22,%22aggs%22:{%22odnzkg_zaak_nummer%22:{%22key%22:%22odnzkg_zaak_nummer%22,%22field%22:%22odnzkg.zaak.nummer.keyword%22,%22fields%22:[],%22type%22:%22keyword%22,%22data%22:[%22OD2026-0016360%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0498</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0498</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0498</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6-0016360</meta:user-defined>
    <meta:user-defined meta:name="DCTERMS.abstract">Geluids Event Free Your Mind 27 april 2026</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Besluit vaststellen maatwerkvoorschriften voor het afwijken van de geldende geluidsbepalingen - Europaplein 24, Amsterdam</meta:user-defined>
    <meta:user-defined meta:name="DCTERMS.W3CDTF/DCTERMS.available">2026-04-28</meta:user-defined>
    <meta:user-defined meta:name="DCTERMS.W3CDTF/OVERHEIDop.jaargang">2026</meta:user-defined>
    <meta:user-defined meta:name="OVERHEIDop.publicationIssue">200498</meta:user-defined>
    <meta:user-defined meta:name="OVERHEIDop.GmbID/DC.identifier">gmb-2026-200498</meta:user-defined>
    <meta:user-defined meta:name="OVERHEIDop.versieInformatie"/>
  </office:meta>
</office:document-meta>
</file>