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hijskraan op 10 juni 2026 ter hoogte van Henri Dunantstraat 57, 1443G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pril 2026 heeft de gemeente een melding plaatsen hijskraan op 10 juni 2026 ter hoogte van Henri Dunantstraat 57, 1443GB Purmerend ontvangen. De melding is geregistreerd onder zaaknummer Z2026-00001729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9998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98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98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29</meta:user-defined>
    <meta:user-defined meta:name="DCTERMS.abstract">Betreft: melding op locatie Henri Dunantstraat thv nr 57, 1443GB Purmerend</meta:user-defined>
    <dc:language>nl</dc:language>
    <meta:user-defined meta:name="OVERHEIDop.locatietype/OVERHEIDop.gebiedsmarkering">Vlak</meta:user-defined>
    <meta:user-defined meta:name="DC.title">Melding plaatsen hijskraan op 10 juni 2026 ter hoogte van Henri Dunantstraat 57, 1443GB Purmerend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982</meta:user-defined>
    <meta:user-defined meta:name="OVERHEIDop.GmbID/DC.identifier">gmb-2026-199982</meta:user-defined>
    <meta:user-defined meta:name="OVERHEIDop.versieInformatie"/>
  </office:meta>
</office:document-meta>
</file>