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hijskraan en grindzuiger van 29 april 2026 tot en met 6 mei 2026 ter hoogte van Chris Lanooystraat 6 t/m 40, 1442DC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pril 2026 heeft de gemeente een melding plaatsen hijskraan en grindzuiger van 29 april 2026 tot en met 6 mei 2026 ter hoogte van Chris Lanooystraat 6 t/m 40, 1442DC Purmerend ontvangen. De melding is geregistreerd onder zaaknummer Z2026-00001727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19995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95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95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727</meta:user-defined>
    <meta:user-defined meta:name="DCTERMS.abstract">Betreft: melding op locatie Chris Lanooystraat 6 tm 40, 1442DC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plaatsen hijskraan en grindzuiger van 29 april 2026 tot en met 6 mei 2026 ter hoogte van Chris Lanooystraat 6 t/m 40, 1442DC Purmerend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957</meta:user-defined>
    <meta:user-defined meta:name="OVERHEIDop.GmbID/DC.identifier">gmb-2026-199957</meta:user-defined>
    <meta:user-defined meta:name="OVERHEIDop.versieInformatie"/>
  </office:meta>
</office:document-meta>
</file>