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42 Gesloten bodemenergiesysteem - It Eilân 1  8497NK Goëngahuizen Ned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It Eilân 1 8497NK Goëngahuizen Nederland, bal.26.042 Gesloten bodemenergiesysteem, Z2026-00000963, datum bekendmaking: 23 april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19975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75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75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963</meta:user-defined>
    <meta:user-defined meta:name="DCTERMS.abstract">Besluit activiteiten leefomgeving - It Eilân 1  8497NK Goëngahuizen Nederland - zaaknummer: Z2026-00000963</meta:user-defined>
    <dc:language>nl</dc:language>
    <meta:user-defined meta:name="OVERHEIDop.locatietype/OVERHEIDop.gebiedsmarkering">Punt</meta:user-defined>
    <meta:user-defined meta:name="DC.title">Gemeente Smallingerland - kennisgeving ontvangst melding - bal.26.042 Gesloten bodemenergiesysteem - It Eilân 1  8497NK Goëngahuizen Nederland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757</meta:user-defined>
    <meta:user-defined meta:name="OVERHEIDop.GmbID/DC.identifier">gmb-2026-199757</meta:user-defined>
    <meta:user-defined meta:name="OVERHEIDop.versieInformatie"/>
  </office:meta>
</office:document-meta>
</file>