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 Marie Heinekenplein 312 1072M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kamerverhuur</text:p>
            <text:p text:style-name="common-al">Besluit: </text:p>
            <text:p text:style-name="common-al">Besluit verzonden op: 10-03-2026</text:p>
            <text:p text:style-name="common-al">Zaakadres: Marie Heinekenplein 312 1072MK Amsterdam</text:p>
            <text:p text:style-name="common-al">Zaaknummer: Z2026-01034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0343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3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61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61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61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0343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DC.title">Besluit omzettingsvergunning  Marie Heinekenplein 312 1072MK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612</meta:user-defined>
    <meta:user-defined meta:name="OVERHEIDop.GmbID/DC.identifier">gmb-2026-199612</meta:user-defined>
    <meta:user-defined meta:name="OVERHEIDop.versieInformatie"/>
  </office:meta>
</office:document-meta>
</file>