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houden van een evangelisatie op 26 april 2026 op de locatie Achterom te Dordrecht zaaknummer 9003631851</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houden van een evangelisatie op 26 april 2026 op de locatie Achterom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199557</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9557</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9557</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houden van een evangelisatie op 26 april 2026 op de locatie Achterom te Dordrecht zaaknummer 9003631851</meta:user-defined>
    <meta:user-defined meta:name="DCTERMS.W3CDTF/DCTERMS.available">2026-04-28</meta:user-defined>
    <meta:user-defined meta:name="DCTERMS.W3CDTF/OVERHEIDop.jaargang">2026</meta:user-defined>
    <meta:user-defined meta:name="OVERHEIDop.publicationIssue">199557</meta:user-defined>
    <meta:user-defined meta:name="OVERHEIDop.GmbID/DC.identifier">gmb-2026-199557</meta:user-defined>
    <meta:user-defined meta:name="OVERHEIDop.versieInformatie"/>
  </office:meta>
</office:document-meta>
</file>