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Herenstraat 15, 3621AP Breukelen - The Art of Balance d.d. 16-05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pril 2026 is een melding ontvangen waarvoor geen vergunningsplicht geldt voor de locatie Herenstraat 15, 3621AP Breukelen. De melding is geregistreerd onder zaaknummer Z2026-00000900.</text:p>
            <text:p text:style-name="common-al">De melding betreft: evenementen melding op Herenstraat 15, 3621AP Breukelen - The Art of Balance d.d. 16-05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9946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4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4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900</meta:user-defined>
    <meta:user-defined meta:name="DCTERMS.abstract">Betreft: Melding op locatie Herenstraat 15, 3621AP Breukelen</meta:user-defined>
    <dc:language>nl</dc:language>
    <meta:user-defined meta:name="OVERHEIDop.locatietype/OVERHEIDop.gebiedsmarkering">Punt</meta:user-defined>
    <meta:user-defined meta:name="DC.title">Kennisgeving ontvangst melding, Gemeente Stichtse Vecht - Herenstraat 15, 3621AP Breukelen - The Art of Balance d.d. 16-05-2026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461</meta:user-defined>
    <meta:user-defined meta:name="OVERHEIDop.GmbID/DC.identifier">gmb-2026-199461</meta:user-defined>
    <meta:user-defined meta:name="OVERHEIDop.versieInformatie"/>
  </office:meta>
</office:document-meta>
</file>